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, reguliere procedure, Veenderweg 61 Ede, het vervangen van de dakkape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1 augustus 2026</text:p>
            <text:p text:style-name="common-al">Zaaknummer 2026W1552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188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8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8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Buiten behandeling, reguliere procedure, Veenderweg 61 Ede, het vervangen van de dakkapel.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885</meta:user-defined>
    <meta:user-defined meta:name="OVERHEIDop.GmbID/DC.identifier">gmb-2026-401885</meta:user-defined>
    <meta:user-defined meta:name="OVERHEIDop.versieInformatie"/>
  </office:meta>
</office:document-meta>
</file>