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Jan van Goyenstraat 55 Ede, het verbouwen en vergroten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42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Jan van Goyenstraat 55 Ede, het verbouwen en vergroten van de woning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4</meta:user-defined>
    <meta:user-defined meta:name="OVERHEIDop.GmbID/DC.identifier">gmb-2026-401884</meta:user-defined>
    <meta:user-defined meta:name="OVERHEIDop.versieInformatie"/>
  </office:meta>
</office:document-meta>
</file>