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uitbreiden van de woning aan de zijkant  op het perceel Johan van Oldenbarneveltlaan 33, 3818 H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uitbreiden van de woning aan de zijkant op het perceel Johan van Oldenbarneveltlaan 33, 3818 HA Amersfoort</text:span>
          </text:p>
            <text:p text:style-name="common-al">De Gemeente Amersfoort heeft op 18-08-2026 een aanvraag voor een omgevingsvergunning ontvangen voor het uitbreiden van de woning aan de zijkant  op het perceel Johan van Oldenbarneveltlaan 33, 3818 HA Amersfoort, met kenmerk CLZ-0003960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3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8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600</meta:user-defined>
    <dc:language>nl</dc:language>
    <meta:user-defined meta:name="OVERHEIDop.locatietype/OVERHEIDop.gebiedsmarkering">Punt</meta:user-defined>
    <meta:user-defined meta:name="DC.title">Ontvangen aanvraag omgevingsvergunning voor het uitbreiden van de woning aan de zijkant  op het perceel Johan van Oldenbarneveltlaan 33, 3818 HA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82</meta:user-defined>
    <meta:user-defined meta:name="OVERHEIDop.GmbID/DC.identifier">gmb-2026-401882</meta:user-defined>
    <meta:user-defined meta:name="OVERHEIDop.versieInformatie"/>
  </office:meta>
</office:document-meta>
</file>