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Sportlaan 39 Ede, het wijzigen van de erker en bouwen van een carp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1 augustus 2026</text:p>
            <text:p text:style-name="common-al">Zaaknummer 2026W0183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187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Sportlaan 39 Ede, het wijzigen van de erker en bouwen van een carport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78</meta:user-defined>
    <meta:user-defined meta:name="OVERHEIDop.GmbID/DC.identifier">gmb-2026-401878</meta:user-defined>
    <meta:user-defined meta:name="OVERHEIDop.versieInformatie"/>
  </office:meta>
</office:document-meta>
</file>