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splitsingsvergunning, Winschoterdiep 173, 9724 GS Groningen, Winschoterdiep 173 a, 9724 GS Groningen, Winschoterdiep 173 b, 9724 GS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splitsingsvergunning verleend. De gemeente geeft hiermee toestemming voor het kadastraal splitsen van de adressen Winschoterdiep 173 te Groningen, Winschoterdiep 173a te Groningen en Winschoterdiep 173b te Groningen, dossiernummer 0014ESUITE1969562026. </text:p>
            <text:p text:style-name="common-al">
            
          </text:p>
            <text:p text:style-name="common-al">
            <text:span text:style-name="nadrukvet">Waarom publiceert de gemeente dit bericht?</text:span>
          </text:p>
            <text:p text:style-name="common-al">Een splitsingsvergunning wordt bij de gemeente aangevraagd om toestemming te krijgen om een pand kadastraal te splits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p>
            <text:p text:style-name="common-al">
            <text:a xlink:href="https://gemeente.groningen.nl/bezoekadressen-en-openingstijden" xlink:type="simple">https://gemeente.groningen.nl/bezoekadressen-en-openingstijden</text:a>.</text:p>
            <text:p text:style-name="common-al">
            
          </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187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7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7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roningen</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014ESUITE1969562026</meta:user-defined>
    <meta:user-defined meta:name="DCTERMS.abstract">Toestemming voor het kadastraal splitsen van de adressen Winschoterdiep 173 te Groningen, Winschoterdiep 173a te Groningen en Winschoterdiep 173b te Groning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definitief besluit splitsingsvergunning, Winschoterdiep 173, 9724 GS Groningen, Winschoterdiep 173 a, 9724 GS Groningen, Winschoterdiep 173 b, 9724 GS Groningen</meta:user-defined>
    <meta:user-defined meta:name="DCTERMS.W3CDTF/DCTERMS.available">2026-08-26</meta:user-defined>
    <meta:user-defined meta:name="DCTERMS.W3CDTF/OVERHEIDop.jaargang">2026</meta:user-defined>
    <meta:user-defined meta:name="OVERHEIDop.publicationIssue">401875</meta:user-defined>
    <meta:user-defined meta:name="OVERHEIDop.GmbID/DC.identifier">gmb-2026-401875</meta:user-defined>
    <meta:user-defined meta:name="OVERHEIDop.versieInformatie"/>
  </office:meta>
</office:document-meta>
</file>