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Bloemendaalseweg 12, 2741LE Waddinxveen</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Omgevingsdienst Midden-Holland (ODMH) namens gemeente Waddinxveen een besluit genomen op de aanvraag met kenmerk 2026-00013976. Het gaat over het vervangen van de stal door een schuur op de locatie Bloemendaalseweg 12, 2741LE Waddinxveen.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5 okto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40187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7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7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3976</meta:user-defined>
    <meta:user-defined meta:name="DCTERMS.abstract">Besluit reguliere omgevingsvergunning buitenplans (BOPA)</meta:user-defined>
    <dc:language>nl</dc:language>
    <meta:user-defined meta:name="DC.title">Besluit reguliere omgevingsvergunning buitenplans (BOPA) Bloemendaalseweg 12, 2741LE Waddinxveen</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30074</meta:user-defined>
    <meta:user-defined meta:name="OVERHEIDop.publicationIssue">401871</meta:user-defined>
    <meta:user-defined meta:name="OVERHEIDop.GmbID/DC.identifier">gmb-2026-401871</meta:user-defined>
    <meta:user-defined meta:name="OVERHEIDop.versieInformatie"/>
  </office:meta>
</office:document-meta>
</file>