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het slopen en verwijderen van asbest, Oude Tramweg 28, Leng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 augustus 2026 is een melding ontvangen waarvoor geen vergunningsplicht geldt voor de locatie Oude Tramweg 28, Lengel. De melding is geregistreerd onder zaaknummer Z2026-00001286. De melding betreft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Waarom publiceert de gemeente Montferland dit bericht?</text:span>
          </text:p>
            <text:p text:style-name="common-al">Met dit bericht laat de gemeente Montferland u weten dat er een Melding Omgevingswet is ontvangen en er misschien iets verandert in uw omgeving.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gemeente@montferland.info of 0316-291391 en kiezen voor optie 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erland</text:p>
            </table:table-cell>
            <table:table-cell office:value-type="string" table:style-name="header.C">
              <text:p text:style-name="headerright"><text:span text:style-name="nr">Nr. 40187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7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7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Montfer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ontferland</meta:user-defined>
    <meta:user-defined meta:name="OVERHEID.Gemeente/OVERHEID.authority">Montf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1286</meta:user-defined>
    <meta:user-defined meta:name="DCTERMS.abstract">Betreft: melding op locatie Oude Tramweg 28, Lengel</meta:user-defined>
    <dc:language>nl</dc:language>
    <meta:user-defined meta:name="OVERHEIDop.locatietype/OVERHEIDop.gebiedsmarkering">Vlak</meta:user-defined>
    <meta:user-defined meta:name="DC.title">Melding het slopen en verwijderen van asbest, Oude Tramweg 28, Lengel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870</meta:user-defined>
    <meta:user-defined meta:name="OVERHEIDop.GmbID/DC.identifier">gmb-2026-401870</meta:user-defined>
    <meta:user-defined meta:name="OVERHEIDop.versieInformatie"/>
  </office:meta>
</office:document-meta>
</file>