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Heringastraat ter hoogte van huisnummer 22</text:p>
            <text:p text:style-name="common-al">Datum: 21 augustus 2026</text:p>
            <text:p text:style-name="common-al">Kenmerk: 34185068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heeft geconstateerd dat plaatshouder niet meer voldoet aan de gestelde voorwaarden op grond waarvan aan hem / haar een gereserveerde gehandicaptenparkeerplaats is toegewezen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aan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8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e - intrekking - Heringastraat 2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65</meta:user-defined>
    <meta:user-defined meta:name="OVERHEIDop.GmbID/DC.identifier">gmb-2026-401865</meta:user-defined>
    <meta:user-defined meta:name="OVERHEIDop.versieInformatie"/>
  </office:meta>
</office:document-meta>
</file>