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Besloten feest op het E3-strand op 12 september 2026 (kennisgeving vijfde incidentele festiviteit)</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24-08-2026 een melding afgehandeld. De gemeente geeft hiermee toestemming voor Besloten feest op het E3-strand (kennisgeving vijfde incidentele festiviteit) aan Buivensedreef 10 5521RN Eersel op 12 september 2026. Het kenmerk van de gemeente voor deze zaak is 07709155.</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40186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6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6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ersel</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7709155</meta:user-defined>
    <meta:user-defined meta:name="DCTERMS.abstract">Besloten feest E3-strand op 12 september 2026 (vijfde incidentele festiviteit)</meta:user-defined>
    <dc:language>nl</dc:language>
    <meta:user-defined meta:name="OVERHEIDop.locatietype/OVERHEIDop.gebiedsmarkering">Vlak</meta:user-defined>
    <meta:user-defined meta:name="DC.title">Melding voor Besloten feest op het E3-strand op 12 september 2026 (kennisgeving vijfde incidentele festiviteit)</meta:user-defined>
    <meta:user-defined meta:name="DCTERMS.W3CDTF/DCTERMS.available">2026-08-26</meta:user-defined>
    <meta:user-defined meta:name="DCTERMS.W3CDTF/OVERHEIDop.jaargang">2026</meta:user-defined>
    <meta:user-defined meta:name="OVERHEIDop.publicationIssue">401864</meta:user-defined>
    <meta:user-defined meta:name="OVERHEIDop.GmbID/DC.identifier">gmb-2026-401864</meta:user-defined>
    <meta:user-defined meta:name="OVERHEIDop.versieInformatie"/>
  </office:meta>
</office:document-meta>
</file>