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neeker dweildag op 3 oktober 2026, Centrum Sneek, Marktstraat Snee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Sneeker dweildag op 3 oktober 2026 van 10.00-19.00 uur, waarbij de 1e Oosterkade wordt afgesloten.</text:p>
            <text:p text:style-name="common-al">Het besluit is verzonden op 24-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686.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18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686</meta:user-defined>
    <meta:user-defined meta:name="DCTERMS.abstract">Evenementenvergunning voor het evenement Sneeker dweildag op 3 oktober 2026, Centrum Sneek, Marktstraat Sneek.</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Verleende evenementenvergunning voor Sneeker dweildag op 3 oktober 2026, Centrum Sneek, Marktstraat Sneek</meta:user-defined>
    <meta:user-defined meta:name="DCTERMS.W3CDTF/DCTERMS.available">2026-08-26</meta:user-defined>
    <meta:user-defined meta:name="DCTERMS.W3CDTF/OVERHEIDop.jaargang">2026</meta:user-defined>
    <meta:user-defined meta:name="OVERHEIDop.publicationIssue">401861</meta:user-defined>
    <meta:user-defined meta:name="OVERHEIDop.GmbID/DC.identifier">gmb-2026-401861</meta:user-defined>
    <meta:user-defined meta:name="OVERHEIDop.versieInformatie"/>
  </office:meta>
</office:document-meta>
</file>