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Jan Gijzenkade 27-RD 2025BA Haarlem, 0392-2026-0141125, het vervangen en vergroten van een dakkapel aan de voorzijde van de woning, ontvangen op 24-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40186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6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6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41125</meta:user-defined>
    <meta:user-defined meta:name="DCTERMS.abstract">het vervangen en vergroten van een dakkapel aan de voorzijde van de won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Jan Gijzenkade 27-RD 2025BA Haarlem, 0392-2026-0141125, het vervangen en vergroten van een dakkapel aan de voorzijde van de woning, ontvangen op 24-08-2026</meta:user-defined>
    <meta:user-defined meta:name="DCTERMS.W3CDTF/DCTERMS.available">2026-08-26</meta:user-defined>
    <meta:user-defined meta:name="DCTERMS.W3CDTF/OVERHEIDop.jaargang">2026</meta:user-defined>
    <meta:user-defined meta:name="OVERHEIDop.publicationIssue">401860</meta:user-defined>
    <meta:user-defined meta:name="OVERHEIDop.GmbID/DC.identifier">gmb-2026-401860</meta:user-defined>
    <meta:user-defined meta:name="OVERHEIDop.versieInformatie"/>
  </office:meta>
</office:document-meta>
</file>