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ontheffing sluitingstijd, Sint Isidorusplein 4, 6923BD Gro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voor een ontheffing van de sluitingstijd voor 19 op 20 september 2026 op de locatie Sint Isidorusplein 4 te Groessen. De aanvraag is geregistreerd met zaaknummer Z2026-00001316. De aanvraag ontheffing sluitingstijd is goed gekeurd. Het besluit betreft de volgende onderdelen:</text:p>
            <text:list text:style-name="id1-3-2-1-1-2">
              <text:list-item text:style-override="id1-3-2-1-1-2-1">
                <text:number>•</text:number>
                <text:p text:style-name="al">Ontheffing sluitingstijd (openbare inrichting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 of per mail op te vragen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: gemeente Duiven, postbus 6, 6920 AA te Duiven. De termijn voor het indienen van een bezwaar bedraagt 6 weken en eindigt op 5 oktober 2026. Voor meer informatie kunt u contact opnemen via apv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4018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316</meta:user-defined>
    <meta:user-defined meta:name="DCTERMS.abstract">Kennisgeving besluit op de aanvraag ontheffing sluitingstijd, Sint Isidorusplein 4, 6923BD Groess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p de aanvraag ontheffing sluitingstijd, Sint Isidorusplein 4, 6923BD Groe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55</meta:user-defined>
    <meta:user-defined meta:name="OVERHEIDop.GmbID/DC.identifier">gmb-2026-401855</meta:user-defined>
    <meta:user-defined meta:name="OVERHEIDop.versieInformatie"/>
  </office:meta>
</office:document-meta>
</file>