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 Cort van der Lindenkade 106 1067L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plaatsen dakkapel aan de voorgevel</text:p>
            <text:p text:style-name="common-al">Besluit: </text:p>
            <text:p text:style-name="common-al">Besluit verzonden op: 22-08-2026</text:p>
            <text:p text:style-name="common-al">Zaakadres: Cort van der Lindenkade 106 1067LM Amsterdam</text:p>
            <text:p text:style-name="common-al">Zaaknummer: Z2026-026705</text:p>
            <text:p text:style-name="common-al">DSO-nummer: 202606170076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26705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2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85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5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5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705</meta:user-defined>
    <meta:user-defined meta:name="DCTERMS.abstract">het plaatsen dakkapel aan de voor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 Cort van der Lindenkade 106 1067LM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54</meta:user-defined>
    <meta:user-defined meta:name="OVERHEIDop.GmbID/DC.identifier">gmb-2026-401854</meta:user-defined>
    <meta:user-defined meta:name="OVERHEIDop.versieInformatie"/>
  </office:meta>
</office:document-meta>
</file>