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5-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4-3">
      <text:list-level-style-bullet text:bullet-char="•" text:level="1">
        <style:list-level-properties text:min-label-width="10mm"/>
      </text:list-level-style-bullet>
    </text:list-style>
    <text:list-style style:name="id1-3-2-4-14-4">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text:list-style style:name="id1-3-2-4-21-5">
      <text:list-level-style-bullet text:bullet-char="•" text:level="1">
        <style:list-level-properties text:min-label-width="10mm"/>
      </text:list-level-style-bullet>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office:automatic-styles>
  <office:body>
    <office:text>
      <text:p text:style-name="new_page_staatscourant"/>
      <text:p text:style-name="single-kop-titel">Wijzigingsverordening Marktverordening Almere 2019</text:p>
      <text:section text:name="regeling_id1-3-2" text:style-name="regeling">
        <text:section text:name="aanhef_id1-3-2-1" text:style-name="aanhef">
          <text:section text:name="preambule_id1-3-2-1-1" text:style-name="preambule">
            <text:p text:style-name="al">De raad van de gemeente Almere,</text:p>
            <text:p text:style-name="al"/>
            <text:p text:style-name="al">Gezien het voorstel van burgemeester en wethouders;</text:p>
            <text:p text:style-name="al"/>
            <text:p text:style-name="al">Gelet op artikel 147, eerste lid, en artikel 149 van de Gemeentewet;</text:p>
            <text:p text:style-name="al"/>
            <text:p text:style-name="al">B E S L U I T:</text:p>
            <text:p text:style-name="al"/>
            <text:p text:style-name="al">De Marktverordening Almere 2019 als volgt te wijzigen:</text:p>
          </text:section>
        </text:section>
        <text:section text:name="regeling-tekst_id1-3-2-2" text:style-name="regeling-tekst">
          <text:section text:name="artikel_id1-3-2-2-1" text:style-name="artikel">
            <text:p text:style-name="artikel_kop_titel"><text:span text:style-name="artikel_kop_label"/> </text:p>
            <text:p text:style-name="al">Artikel 1. Begripsomschrijvingen aan te vullen met:</text:p>
            <text:p text:style-name="al"/>
            <text:p text:style-name="al">
            <text:span text:style-name="nadrukvet">Artikel 1. Begripsomschrijvingen</text:span>
          </text:p>
            <text:list text:style-name="id1-3-2-2-1-5">
              <text:list-item text:style-override="id1-3-2-2-1-5-1">
                <text:number>p.</text:number>
                <text:p text:style-name="al">
                <text:span text:style-name="nadrukcur">Promotieactiviteiten</text:span>: activiteiten die gericht zijn op het vergroten van zichtbaarheid, aantrekkelijkheid en bezoekersaantallen van de markt.</text:p>
              </text:list-item>
            </text:list>
            <text:p text:style-name="al">Artikel 4. De Marktcommissie aan te vullen met:</text:p>
            <text:p text:style-name="al"/>
            <text:p text:style-name="al">
            <text:span text:style-name="nadrukvet">Artikel 4. De Marktcommissie</text:span>
          </text:p>
            <text:list text:style-name="id1-3-2-2-1-9">
              <text:list-item text:style-override="id1-3-2-2-1-9-1">
                <text:number>3.</text:number>
                <text:p text:style-name="al">De vertegenwoordiging van de marktondernemers in de Marktcommissie is bevoegd om promotieactiviteiten voor de markt Almere Stad te coördineren en hierover richting het college verantwoording af te leggen.</text:p>
              </text:list-item>
            </text:list>
            <text:p text:style-name="al">
            <text:span text:style-name="nadrukvet">Na hoofdstuk 2, een nieuw hoofdstuk toe te voegen dat luidt:</text:span>
          </text:p>
            <text:p text:style-name="al"/>
            <text:p text:style-name="al">
            <text:span text:style-name="nadrukvet">2a Marktpromotie</text:span>
          </text:p>
            <text:p text:style-name="al"/>
            <text:p text:style-name="al">Artikel 12a. Marktpromotieactiviteiten, als nieuw artikel als volgt toe te voegen:</text:p>
            <text:p text:style-name="al"/>
            <text:p text:style-name="al">
            <text:span text:style-name="nadrukvet">Artikel 12a. Marktpromotieactiviteiten</text:span>
          </text:p>
            <text:list text:style-name="id1-3-2-2-1-17">
              <text:list-item text:style-override="id1-3-2-2-1-17-1">
                <text:number>1.</text:number>
                <text:p text:style-name="al">Het is verboden om zonder ontheffing van het college promotieactiviteiten op de markt te organiseren. </text:p>
              </text:list-item>
              <text:list-item text:style-override="id1-3-2-2-1-17-2">
                <text:number>2.</text:number>
                <text:p text:style-name="al">Het college kan via nadere regels vastleggen onder welke voorwaarden promotieactiviteiten kunnen plaatsvinden, zonder ontheffing zoals bedoeld in lid 1.</text:p>
              </text:list-item>
              <text:list-item text:style-override="id1-3-2-2-1-17-3">
                <text:number>3.</text:number>
                <text:p text:style-name="al">De ontheffing kan worden geweigerd:</text:p>
                <text:list text:style-name="id1-3-2-2-1-17-3-3">
                  <text:list-item text:style-override="id1-3-2-2-1-17-3-3-1">
                    <text:number>a.</text:number>
                    <text:p text:style-name="al">Als de activiteiten niet bijdragen aan promotie van de markt.</text:p>
                  </text:list-item>
                  <text:list-item text:style-override="id1-3-2-2-1-17-3-3-2">
                    <text:number>b.</text:number>
                    <text:p text:style-name="al">Wanneer de individuele belangen van een vergunninghouder of enkele vergunninghouders op de markt onevenredig worden geschaad als gevolg van de promotieactiviteiten. </text:p>
                  </text:list-item>
                  <text:list-item text:style-override="id1-3-2-2-1-17-3-3-3">
                    <text:number>c.</text:number>
                    <text:p text:style-name="al">Als de openbare orde of het veilig verloop van de markt in het geding komt. </text:p>
                  </text:list-item>
                </text:list>
              </text:list-item>
              <text:list-item text:style-override="id1-3-2-2-1-17-4">
                <text:number>4.</text:number>
                <text:p text:style-name="al">Het college kan voorschriften en beperkingen verbinden aan de ontheffing zoals bedoeld in lid 1. </text:p>
              </text:list-item>
              <text:list-item text:style-override="id1-3-2-2-1-17-5">
                <text:number>5.</text:number>
                <text:p text:style-name="al">Het college kan besluiten het organiseren van de promotieactiviteit, als bedoeld in lid 2, te verbieden indien dit ernstige hinder oplevert voor bezoekers van de markt, het verloop van de markt of als de voorgenomen activiteit naar oordeel van het college niet bijdraagt aan promotie van de markt. </text:p>
              </text:list-item>
              <text:list-item text:style-override="id1-3-2-2-1-17-6">
                <text:number>6.</text:number>
                <text:p text:style-name="al">Wanneer voor de promotieactiviteiten zoals bedoeld in lid 1 of 2 een standplaats wordt ingenomen, zijn de artikelen 7, 8 en 9 niet van toepassing. </text:p>
              </text:list-item>
            </text:list>
            <text:p text:style-name="al">
            <text:span text:style-name="nadrukvet">Slotbepalingen</text:span>
          </text:p>
            <text:list text:style-name="id1-3-2-2-1-19">
              <text:list-item text:style-override="id1-3-2-2-1-19-1">
                <text:number>1.</text:number>
                <text:p text:style-name="al">Deze wijzigingsverordening treedt in werking op 1 januari 2027. </text:p>
              </text:list-item>
              <text:list-item text:style-override="id1-3-2-2-1-19-2">
                <text:number>2.</text:number>
                <text:p text:style-name="al">Deze verordening kan worden aangehaald als de Wijzigingsverordening Marktverordening Almere 2019.</text:p>
              </text:list-item>
            </text:list>
          </text:section>
        </text:section>
        <text:section text:name="regeling-sluiting_id1-3-2-3" text:style-name="regeling-sluiting">
          <text:section text:name="ondertekening_id1-3-2-3-1">
            <text:p><text:span text:style-name="functie">Aldus vastgesteld in de openbare raadsvergadering van 2 juli 2026</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G.J. Broer</text:span></text:p>
          </text:section>
          <text:section text:name="ondertekening_id1-3-2-3-4">
            <text:p><text:span text:style-name="functie"/></text:p>
            <text:p><text:span text:style-name="functie">de voorzitter,</text:span></text:p>
            <text:p><text:span text:style-name="functie">W.H.J.M. van der Loo</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DE WIJZIGINGSVERORDENING MARKT ALMERE 2019</text:p>
          <text:p text:style-name="al">
          <text:span text:style-name="nadrukvet">1. Aanleiding voor de wijziging</text:span>
        </text:p>
          <text:p text:style-name="al">De markt in Almere Stad speelt een belangrijke rol in de levendigheid van het stadscentrum. Om de aantrekkingskracht van de markt te vergroten, willen de gemeente, de marktvertegenwoordiging en de Ondernemersvereniging Stadscentrum Almere (OVSA) structureel investeren in promotieactiviteiten. Denk daarbij aan acties die meer bezoekers trekken, de zichtbaarheid van de markt vergroten en zorgen voor een aantrekkelijke beleving.</text:p>
          <text:p text:style-name="al">Op dit moment biedt de Marktverordening Almere 2019 nog geen mogelijkheid om deze promotieactiviteiten formeel te organiseren en te coördineren. Ook is er geen duidelijke rol vastgelegd voor de marktvertegenwoordiging bij de uitvoering daarvan. Daarom is een wijziging van de verordening nodig.</text:p>
          <text:p text:style-name="al"/>
          <text:p text:style-name="al">
          <text:span text:style-name="nadrukvet">2. Nieuwe bevoegdheden voor de marktvertegenwoordiging</text:span>
        </text:p>
          <text:p text:style-name="al">De marktvertegenwoordiging – de ondernemers die namens alle marktondernemers deelnemen aan de marktcommissie – krijgt een duidelijkere en formelere rol bij promotie van de markt.</text:p>
          <text:p text:style-name="al">De verordening wordt aangevuld zodat de marktvertegenwoordiging:</text:p>
          <text:list text:style-name="id1-3-2-4-9">
            <text:list-item text:style-override="id1-3-2-4-9-1">
              <text:number>•</text:number>
              <text:p text:style-name="al">
              <text:span text:style-name="nadrukcur">promotieactiviteiten voor de markt Almere Stad mag coördineren</text:span>, en</text:p>
            </text:list-item>
            <text:list-item text:style-override="id1-3-2-4-9-2">
              <text:number>•</text:number>
              <text:p text:style-name="al">
              <text:span text:style-name="nadrukcur">jaarlijks verantwoording aflegt aan het college over de uitvoering hiervan</text:span>.</text:p>
            </text:list-item>
          </text:list>
          <text:p text:style-name="al">Deze taak sluit aan bij de afspraken die in het raadsvoorstel zijn gemaakt: de marktvertegenwoordiging werkt intensief samen met de gemeente en OVSA aan een jaarlijks promotieplan en bewaakt de uitvoering daarvan. Daarmee krijgen marktondernemers een volwaardige stem in de manier waarop promotie wordt ingezet.</text:p>
          <text:p text:style-name="al"/>
          <text:p text:style-name="al">
          <text:span text:style-name="nadrukvet">Wat betekent coördineren?</text:span>
        </text:p>
          <text:p text:style-name="al">Met coördineren bedoelen we dat de vertegenwoordiging van de marktondernemers (de marktvertegenwoordiging) de <text:span text:style-name="nadrukvet">regie</text:span> voert op alle promotieactiviteiten voor de woensdag- en zaterdagmarkt, in nauwe samenwerking met de gemeente (centrummanagement) en de OVSA. Concreet houdt dit in:</text:p>
          <text:list text:style-name="id1-3-2-4-14">
            <text:list-item text:style-override="id1-3-2-4-14-1">
              <text:number>•</text:number>
              <text:p text:style-name="al">
              <text:span text:style-name="nadrukvet">Jaarplan opstellen en bewaken</text:span>: samen met gemeente en OVSA jaarlijks een promotieplan maken met activiteiten, planning en doelstellingen; de marktvertegenwoordiging bewaakt de inhoud en voortgang gedurende het jaar. </text:p>
            </text:list-item>
            <text:list-item text:style-override="id1-3-2-4-14-2">
              <text:number>•</text:number>
              <text:p text:style-name="al">
              <text:span text:style-name="nadrukvet">Afstemmen van uitvoering</text:span>: periodiek afstemmen met centrummanagement en OVSA (o.a. via het halfjaarlijkse marketingoverleg) om activiteiten te laten aansluiten op centrumbrede campagnes en programmering. </text:p>
            </text:list-item>
            <text:list-item text:style-override="id1-3-2-4-14-3">
              <text:number>•</text:number>
              <text:p text:style-name="al">
              <text:span text:style-name="nadrukvet">Ordelijk en veilig laten verlopen</text:span>: zorgen dat activiteiten passen binnen de regels van de markt (plaats, tijden, geen belemmering van doorgangen, geen voertuigen), en tijdig melden bij de marktmeester als dat kan zonder ontheffing. </text:p>
            </text:list-item>
            <text:list-item text:style-override="id1-3-2-4-14-4">
              <text:number>•</text:number>
              <text:p text:style-name="al">
              <text:span text:style-name="nadrukvet">Samenhang en kwaliteit borgen</text:span>: erop letten dat acties bijdragen aan het doel (zichtbaarheid, beleving, bezoekers) en dat inzet van middelen doelmatig is. </text:p>
            </text:list-item>
          </text:list>
          <text:p text:style-name="al">
          <text:span text:style-name="nadrukvet">Verantwoording afleggen</text:span>
        </text:p>
          <text:p text:style-name="al">De marktvertegenwoordiging legt verantwoording af aan het college over de besteding van de promotiegelden. Dit is geborgd in de gemeentelijke Planning &amp; Controlcyclus: het promotiejaarplan wordt opgesteld, er volgt tussentijdse rapportage over voortgang en besteding, en aan het einde van het jaar vindt de formele verantwoording plaats. Het jaarplan en de jaarverantwoording over de besteding worden daarnaast formeel besproken in een overleg van de marktcommissie.</text:p>
          <text:p text:style-name="al"/>
          <text:p text:style-name="al">
          <text:span text:style-name="nadrukvet">3. Regels voor promotieactiviteiten op de markt</text:span>
        </text:p>
          <text:p text:style-name="al">Promotieactiviteiten horen veilig, ordelijk en passend binnen de markt plaats te vinden. Daarom wordt een nieuw artikel 12a aan de verordening toegevoegd. Hierin is vastgelegd wanneer een ontheffing nodig is en wanneer activiteiten zonder ontheffing mogen plaatsvinden.</text:p>
          <text:p text:style-name="al">Promotieactiviteiten mogen zonder ontheffing doorgaan als ze voldoen aan duidelijke voorwaarden, zoals:</text:p>
          <text:list text:style-name="id1-3-2-4-21">
            <text:list-item text:style-override="id1-3-2-4-21-1">
              <text:number>•</text:number>
              <text:p text:style-name="al">tijdige melding bij de marktmeester,</text:p>
            </text:list-item>
            <text:list-item text:style-override="id1-3-2-4-21-2">
              <text:number>•</text:number>
              <text:p text:style-name="al">uitvoering op het marktterrein en binnen markturen,</text:p>
            </text:list-item>
            <text:list-item text:style-override="id1-3-2-4-21-3">
              <text:number>•</text:number>
              <text:p text:style-name="al">geen belemmering van doorgangen en veiligheid,</text:p>
            </text:list-item>
            <text:list-item text:style-override="id1-3-2-4-21-4">
              <text:number>•</text:number>
              <text:p text:style-name="al">gebruik van een standplaats binnen de beschikbare ruimte,</text:p>
            </text:list-item>
            <text:list-item text:style-override="id1-3-2-4-21-5">
              <text:number>•</text:number>
              <text:p text:style-name="al">geen voertuigen op de markt tijdens de activiteit.</text:p>
            </text:list-item>
          </text:list>
          <text:p text:style-name="al">Met deze voorwaarden wordt ruimte geboden voor promotie, zonder dat de normale marktdag wordt verstoord.</text:p>
          <text:p text:style-name="al"/>
          <text:p text:style-name="al">
          <text:span text:style-name="nadrukvet">4. Waarom deze regels nodig zijn</text:span>
        </text:p>
          <text:p text:style-name="al">De nieuwe regels zorgen ervoor dat promotieactiviteiten op een duidelijke en voorspelbare manier kunnen worden georganiseerd. Ze geven ondernemers én de gemeente zekerheid over wat wel en niet is toegestaan. De voorwaarden beschermen de veiligheid en doorstroming op de markt en zorgen dat de activiteiten bijdragen aan het doel waarvoor ze zijn bedoeld: het versterken van de markt.</text:p>
          <text:p text:style-name="al">Daarnaast maken de wijzigingen het mogelijk om promotie te koppelen aan de nieuwe promotiegelden die via de marktgeldenverordening worden geheven. De wijzigingen in beide verordeningen sluiten dus op elkaar aan.</text:p>
          <text:p text:style-name="al"/>
          <text:p text:style-name="al">
          <text:span text:style-name="nadrukvet">5. Samenhang met het raadsvoorstel</text:span>
        </text:p>
          <text:p text:style-name="al">Deze wijzigingsverordening is onderdeel van een breder pakket aan maatregelen om de markt structureel te versterken. Het raadsvoorstel regelt onder meer:</text:p>
          <text:list text:style-name="id1-3-2-4-30">
            <text:list-item text:style-override="id1-3-2-4-30-1">
              <text:number>•</text:number>
              <text:p text:style-name="al">invoering van promotiegelden voor vaste standhouders,</text:p>
            </text:list-item>
            <text:list-item text:style-override="id1-3-2-4-30-2">
              <text:number>•</text:number>
              <text:p text:style-name="al">een gezamenlijke aanpak voor een jaarlijks promotiejaarplan,</text:p>
            </text:list-item>
          </text:list>
          <text:p text:style-name="al">Deze wijzigingsverordening legt de juridische basis voor dat alles: zonder deze wijzigingen kunnen promotieactiviteiten niet rechtmatig georganiseerd en uitgevoerd worden.</text:p>
          <text:p text:style-name="al"/>
          <text:p text:style-name="al">
          <text:span text:style-name="nadrukvet">6. Gevolgen van deze wijziging</text:span>
        </text:p>
          <text:p text:style-name="al">De marktvertegenwoordiging krijgt een formele rol in het coördineren van promotie en legt daar jaarlijks verantwoording over af. Ondernemers, gemeente en OVSA werken structureel samen aan de uitvoering van het promotieplan. Promotieactiviteiten kunnen voortaan ordelijk en transparant worden uitgevoerd, met duidelijke spelregels en verantwoordelijkheden.</text:p>
          <text:p text:style-name="al"/>
          <text:p text:style-name="al">
          <text:span text:style-name="nadrukvet">7. Inwerkingtreding</text:span>
        </text:p>
          <text:p text:style-name="al">De wijzigingsverordening treedt in werking op de datum die de gemeenteraad vaststel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18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rtikel 147, eerste lid, van de Gemeentewet]|[1.0:c:BWBR0005416&amp;artikel=147&amp;lid=1&amp;g=2019-01-01</meta:user-defined>
    <meta:user-defined meta:name="DC.source">artikel 149 van de Gemeentewet]|[1.0:c:BWBR0005416&amp;artikel=149&amp;g=2019-01-01</meta:user-defined>
    <meta:user-defined meta:name="OVERHEIDop.referentienummer">26103</meta:user-defined>
    <meta:user-defined meta:name="DCTERMS.alternative">Marktverordening Almere 2019</meta:user-defined>
    <dc:language>nl</dc:language>
    <meta:user-defined meta:name="OVERHEIDop.locatietype/OVERHEIDop.gebiedsmarkering">Gemeente</meta:user-defined>
    <meta:user-defined meta:name="DC.title">Marktverordening Almere 2019</meta:user-defined>
    <meta:user-defined meta:name="DCTERMS.W3CDTF/DCTERMS.available">2026-08-26</meta:user-defined>
    <meta:user-defined meta:name="DCTERMS.W3CDTF/OVERHEIDop.jaargang">2026</meta:user-defined>
    <meta:user-defined meta:name="OVERHEIDop.publicationIssue">401851</meta:user-defined>
    <meta:user-defined meta:name="OVERHEIDop.betreftRegeling">CVDR626364_2</meta:user-defined>
    <meta:user-defined meta:name="xs:date/OVERHEIDop.startdatum">2027-01-01</meta:user-defined>
    <meta:user-defined meta:name="OVERHEIDop.GmbID/DC.identifier">gmb-2026-401851</meta:user-defined>
    <meta:user-defined meta:name="OVERHEIDop.versieInformatie"/>
  </office:meta>
</office:document-meta>
</file>