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Kromme Elleboog 12, 4301EJ Zierikzee    - het plaatsen van een nieuwe airco buitenunit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een nieuwe airco buitenunitZaaknummer: 172839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018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841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Kromme Elleboog 12, 4301EJ Zierikzee    - het plaatsen van een nieuwe airco buitenunitAanvraa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43</meta:user-defined>
    <meta:user-defined meta:name="OVERHEIDop.GmbID/DC.identifier">gmb-2026-401843</meta:user-defined>
    <meta:user-defined meta:name="OVERHEIDop.versieInformatie"/>
  </office:meta>
</office:document-meta>
</file>