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Achterom 17-20 te Hoorn (Graven in bodem boven interventiewaard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22 augustus 2026 namens Gemeente Hoorn een volledige melding ontvangen van een ontwikkeling aan Achterom 17-20 te Hoorn. Het gaat over het herstellen van de fundering. De melding heeft het kenmerk OMG-089145/Z26-0828399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Graven in bodem met een kwaliteit boven interventiewaarde bodemkwaliteit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9145/Z26-0828399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18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oor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9145/Z26-0828399</meta:user-defined>
    <dc:language>nl</dc:language>
    <meta:user-defined meta:name="OVERHEIDop.locatietype/OVERHEIDop.gebiedsmarkering">Vlak</meta:user-defined>
    <meta:user-defined meta:name="DC.title">Melding ontvangen voor Achterom 17-20 te Hoorn (Graven in bodem boven interventiewaarde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35</meta:user-defined>
    <meta:user-defined meta:name="OVERHEIDop.GmbID/DC.identifier">gmb-2026-401835</meta:user-defined>
    <meta:user-defined meta:name="OVERHEIDop.versieInformatie"/>
  </office:meta>
</office:document-meta>
</file>