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iepenbeekplantsoen 31 1066K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de woning naar onzelfstandige wooneenheden</text:p>
            <text:p text:style-name="common-al">Besluit: verleend</text:p>
            <text:p text:style-name="common-al">Besluit verzonden op: 24-08-2026</text:p>
            <text:p text:style-name="common-al">Zaakadres: Diepenbeekplantsoen 31 1066KE Amsterdam</text:p>
            <text:p text:style-name="common-al">Zaaknummer: Z2026-028714</text:p>
            <text:p text:style-name="common-al">DSO-nummer: 202606300100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28714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8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714</meta:user-defined>
    <meta:user-defined meta:name="DCTERMS.abstract">het omzetten van de woning naar onzelfstandige wooneenhe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iepenbeekplantsoen 31 1066KE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33</meta:user-defined>
    <meta:user-defined meta:name="OVERHEIDop.GmbID/DC.identifier">gmb-2026-401833</meta:user-defined>
    <meta:user-defined meta:name="OVERHEIDop.versieInformatie"/>
  </office:meta>
</office:document-meta>
</file>