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Kalverstraat 158 1012XE Amsterdam, voetboogstraat 5L 1012XK, voetboogstraat 5M 1012X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Kalverstraat 158 1012XE Amsterdam, voetboogstraat 5L 1012XK, voetboogstraat 5M 1012XK</text:p>
            <text:p text:style-name="common-al">Datum ontvangst: 11-08-2026</text:p>
            <text:p text:style-name="common-al">Zaaknummer: Z2026-03570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18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5707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Kalverstraat 158 1012XE Amsterdam, voetboogstraat 5L 1012XK, voetboogstraat 5M 1012X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827</meta:user-defined>
    <meta:user-defined meta:name="OVERHEIDop.GmbID/DC.identifier">gmb-2026-401827</meta:user-defined>
    <meta:user-defined meta:name="OVERHEIDop.versieInformatie"/>
  </office:meta>
</office:document-meta>
</file>