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buiten behandeling gesteld Prinses Beatrixlaan 38 1381AJ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de kozijnindeling aan de voorgevel van de woning</text:p>
            <text:p text:style-name="common-al">Besluit: buiten behandeling gesteld</text:p>
            <text:p text:style-name="common-al">Besluit verzonden op: 25-06-2026</text:p>
            <text:p text:style-name="common-al">Zaakadres: Prinses Beatrixlaan 38 1381AJ Weesp</text:p>
            <text:p text:style-name="common-al">Zaaknummer: Z2026-021335</text:p>
            <text:p text:style-name="common-al">DSO-nummer: 202605140040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weesp@amsterdam.nl?Subject=Dossiernummer Z2026-021335" xlink:type="simple">vth.weesp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5-06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82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2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2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1335</meta:user-defined>
    <meta:user-defined meta:name="DCTERMS.abstract">wijzigen van de kozijnindeling aan de voorgevel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buiten behandeling gesteld Prinses Beatrixlaan 38 1381AJ Weesp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825</meta:user-defined>
    <meta:user-defined meta:name="OVERHEIDop.GmbID/DC.identifier">gmb-2026-401825</meta:user-defined>
    <meta:user-defined meta:name="OVERHEIDop.versieInformatie"/>
  </office:meta>
</office:document-meta>
</file>