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verbouwen van een restaurant aan Spoordonkseweg 89 5688KC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24-08-2026 een omgevingsvergunning verleend. De gemeente geeft hiermee toestemming voor het verbouwen van een restaurant aan Spoordonkseweg 89 5688KC Oirschot. Het kenmerk van de gemeente voor deze zaak is 082382298. De vergunning betreft een buitenplanse omgevingsplanactiviteit.</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40182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2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2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rschot</meta:user-defined>
    <meta:user-defined meta:name="OVERHEIDop.Rubriek/DC.type">omgevingsvergunning</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82382298</meta:user-defined>
    <meta:user-defined meta:name="DCTERMS.abstract">verbouwen van een restaurant</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Punt</meta:user-defined>
    <meta:user-defined meta:name="DC.title">Vergunning voor het verbouwen van een restaurant aan Spoordonkseweg 89 5688KC Oirschot</meta:user-defined>
    <meta:user-defined meta:name="DCTERMS.W3CDTF/DCTERMS.available">2026-08-26</meta:user-defined>
    <meta:user-defined meta:name="DCTERMS.W3CDTF/OVERHEIDop.jaargang">2026</meta:user-defined>
    <meta:user-defined meta:name="OVERHEIDop.publicationIssue">401821</meta:user-defined>
    <meta:user-defined meta:name="OVERHEIDop.GmbID/DC.identifier">gmb-2026-401821</meta:user-defined>
    <meta:user-defined meta:name="OVERHEIDop.versieInformatie"/>
  </office:meta>
</office:document-meta>
</file>