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Lichtwerkstraat 4, 7913 MC, Hollandscheveld (Sectie Q, nrs. 695, 696, 698 en 701): het bouwen van een hoogteportaal (OPA en technisch), het uitbreiden met 2 velden en het wijzigen van de locatie centraal dienstengebouw bij een hoogspanningsstation (2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205.</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18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05</meta:user-defined>
    <meta:user-defined meta:name="DCTERMS.abstract">Betreft: Aanvraag op locatie Lichtwerkstraat 4, 7913 MC, Hollandscheveld (Sectie Q, nrs. 695, 696, 698 en 701)</meta:user-defined>
    <dc:language>nl</dc:language>
    <meta:user-defined meta:name="OVERHEIDop.locatietype/OVERHEIDop.gebiedsmarkering">Vlak</meta:user-defined>
    <meta:user-defined meta:name="DC.title">Ingekomen aanvraag omgevingsvergunning, Lichtwerkstraat 4, 7913 MC, Hollandscheveld (Sectie Q, nrs. 695, 696, 698 en 701): het bouwen van een hoogteportaal (OPA en technisch), het uitbreiden met 2 velden en het wijzigen van de locatie centraal dienstengebouw bij een hoogspanningsstation (24 augustus 2026)</meta:user-defined>
    <meta:user-defined meta:name="DCTERMS.W3CDTF/DCTERMS.available">2026-08-26</meta:user-defined>
    <meta:user-defined meta:name="DCTERMS.W3CDTF/OVERHEIDop.jaargang">2026</meta:user-defined>
    <meta:user-defined meta:name="OVERHEIDop.publicationIssue">401812</meta:user-defined>
    <meta:user-defined meta:name="OVERHEIDop.GmbID/DC.identifier">gmb-2026-401812</meta:user-defined>
    <meta:user-defined meta:name="OVERHEIDop.versieInformatie"/>
  </office:meta>
</office:document-meta>
</file>