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anwezigheidsvergunning kansspelautomaten - Koninginnelaan 28 te 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Aanwezigheidsvergunning kansspelautomaten (Koninginnelaan 28 6542 ZT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4239</text:p>
            <text:p text:style-name="common-al">
            <text:span text:style-name="nadrukvet">Product: </text:span>Aanwezigheidsvergunning kansspelautomaten</text:p>
            <text:p text:style-name="common-al">
            <text:span text:style-name="nadrukvet">Ontvangst: </text:span>19-08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4239/6620b42e-13d0-42b2-b08d-6d8ced8c8f64.pdf" xlink:type="simple">https://besluitenapv.nijmegen.nl/ZD2600104239/6620b42e-13d0-42b2-b08d-6d8ced8c8f6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8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anwezigheidsvergunning kansspelautomaten - Koninginnelaan 28 te 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09</meta:user-defined>
    <meta:user-defined meta:name="OVERHEIDop.GmbID/DC.identifier">gmb-2026-401809</meta:user-defined>
    <meta:user-defined meta:name="OVERHEIDop.versieInformatie"/>
  </office:meta>
</office:document-meta>
</file>