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sper Leijnsenstraat 13-H 1056X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onstructieve wijzigingen en weghalen schoorsteen</text:p>
            <text:p text:style-name="common-al">Zaakadres: Jasper Leijnsenstraat 13-H 1056XV Amsterdam</text:p>
            <text:p text:style-name="common-al">Datum ontvangst: 17-07-2026</text:p>
            <text:p text:style-name="common-al">Zaaknummer: Z2026-031860</text:p>
            <text:p text:style-name="common-al">DSO-nummer: 202607170207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860</meta:user-defined>
    <meta:user-defined meta:name="DCTERMS.abstract">constructieve wijzigingen en weghalen schoorst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sper Leijnsenstraat 13-H 1056XV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04</meta:user-defined>
    <meta:user-defined meta:name="OVERHEIDop.GmbID/DC.identifier">gmb-2026-401804</meta:user-defined>
    <meta:user-defined meta:name="OVERHEIDop.versieInformatie"/>
  </office:meta>
</office:document-meta>
</file>