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gebruik meerjarige evenementenvergunning - Feestweek Groessen op de locatie Commendereijstraat 20, 6923AX Gro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gemeente een melding gebruik meerjarige evenementenvergunning ontvangen voor de Feestweek Groessen van 23 t/m 25 oktober 2026  op locatie Commendereijstraat 20, 6923AX Groessen. De melding is geregistreerd onder zaaknummer Z2026-00001566. De melding betreft:</text:p>
            <text:list text:style-name="id1-3-2-1-1-2">
              <text:list-item text:style-override="id1-3-2-1-1-2-1">
                <text:number>•</text:number>
                <text:p text:style-name="al">Doorgeven gebruik meerjarig evenementen vergunning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4017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uiven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566</meta:user-defined>
    <meta:user-defined meta:name="DCTERMS.abstract">Kennisgeving ontvangst melding gebruik meerjarige evenementenvergunning - Feestweek Groessen op de locatie Commendereijstraat 20, 6923AX Groessen</meta:user-defined>
    <dc:language>nl</dc:language>
    <meta:user-defined meta:name="OVERHEIDop.locatietype/OVERHEIDop.gebiedsmarkering">Vlak</meta:user-defined>
    <meta:user-defined meta:name="DC.title">Kennisgeving ontvangst melding gebruik meerjarige evenementenvergunning - Feestweek Groessen op de locatie Commendereijstraat 20, 6923AX Groe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95</meta:user-defined>
    <meta:user-defined meta:name="OVERHEIDop.GmbID/DC.identifier">gmb-2026-401795</meta:user-defined>
    <meta:user-defined meta:name="OVERHEIDop.versieInformatie"/>
  </office:meta>
</office:document-meta>
</file>