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de fjordenpaarden keuring op 22 augustus 2026 aan Hordenweg te Wijk bij Duurste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voor een klein evenement</text:span>
          </text:p>
            <text:p text:style-name="common-al">Burgemeester van Wijk bij Duurstede maakt bekend dat zij de volgende melding voor een kleinschalig evenement heeft geaccepteerd:</text:p>
            <text:p text:style-name="common-al">Zaaknummer : 1254289</text:p>
            <text:p text:style-name="common-al">Omschrijving evenement : Fjordenpaarden keuring</text:p>
            <text:p text:style-name="common-al">Datum evenement : 22-08-2026 van 09.00 – 17.00 uur</text:p>
            <text:p text:style-name="common-al">Locatie : Hordenweg, 3961 KC Wijk bij Duurstede</text:p>
            <text:p text:style-name="common-al">Datum verzonden : 17-08-2026</text:p>
            <text:p text:style-name="common-al">Belanghebbenden kunnen tegen deze beslissing geen bezwaarschrift indienen bij de burgemeester van Wijk bij Duurstede.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 onder vermelding van het zaaknummer.</text:p>
            <text:p text:style-name="last-al">Kenmerk gemeente WbD: 2026-59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9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1254289</meta:user-defined>
    <dc:language>nl</dc:language>
    <meta:user-defined meta:name="OVERHEIDop.locatietype/OVERHEIDop.gebiedsmarkering">Weg</meta:user-defined>
    <meta:user-defined meta:name="DC.title">Melding voor de fjordenpaarden keuring op 22 augustus 2026 aan Hordenweg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94</meta:user-defined>
    <meta:user-defined meta:name="OVERHEIDop.GmbID/DC.identifier">gmb-2026-401794</meta:user-defined>
    <meta:user-defined meta:name="OVERHEIDop.versieInformatie"/>
  </office:meta>
</office:document-meta>
</file>