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, voor het uitbreiden van 2 aan elkaar grenzende woningen op locatie Oud-Loosdrechtsedijk 57 en 59, 1231LP Loos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24 augustus 2026 een aanvraag omgevingsvergunning verleend voor het uitbreiden van 2 aan elkaar grenzende woningen op locatie Oud-Loosdrechtsedijk 57 en 59, 1231LP Loosdrecht met zaaknummer Z2026-00000224. Het besluit betreft de volgende activiteiten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Omgevingsplanactiviteit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last-al">Indien u belanghebbende bent kunt u gedurende 6 weken bezwaar maken tegen het besluit. De termijn voor het indienen van een bezwaarschrift start op de dag na verzending van het besluit. Wilt u het besluit met bijlagen ontvangen, dan kunt u een mail sturen aan info@wijdemeren.nl met vermelding van het zaaknummer Z2026-00000224. Informatie over een bezwaarprocedure kunt u vinden op www.wijdemeren.nl/bezwaa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40179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9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9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ijde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224</meta:user-defined>
    <meta:user-defined meta:name="DCTERMS.abstract">Betreft: Beschikking op aanvraag op locatie Oud-Loosdrechtsedijk 57 en 59, 1231LP Loosdrecht. Startdatum:2 maart 2026 datum besluit: 24 augustus 2026</meta:user-defined>
    <dc:language>nl</dc:language>
    <meta:user-defined meta:name="OVERHEIDop.locatietype/OVERHEIDop.gebiedsmarkering">Vlak</meta:user-defined>
    <meta:user-defined meta:name="DC.title">Kennisgeving besluit op aanvraag omgevingsvergunning, voor het uitbreiden van 2 aan elkaar grenzende woningen op locatie Oud-Loosdrechtsedijk 57 en 59, 1231LP Loosdrech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792</meta:user-defined>
    <meta:user-defined meta:name="OVERHEIDop.GmbID/DC.identifier">gmb-2026-401792</meta:user-defined>
    <meta:user-defined meta:name="OVERHEIDop.versieInformatie"/>
  </office:meta>
</office:document-meta>
</file>