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plaatsen van een overkapping - Harkereed 3, 9863 TT Doezum, Grootegast (GTG00) L 1053</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Westerkwartier een aanvraag ontvangen voor het plaatsen van een overkapping op locatie Harkereed 3, 9863 TT Doezum, Grootegast (GTG00) L 1053. De aanvraag is geregistreerd onder zaaknummer 2026192647.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17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2647</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plaatsen van een overkapping - Harkereed 3, 9863 TT Doezum, Grootegast (GTG00) L 1053</meta:user-defined>
    <meta:user-defined meta:name="DCTERMS.W3CDTF/DCTERMS.available">2026-08-26</meta:user-defined>
    <meta:user-defined meta:name="DCTERMS.W3CDTF/OVERHEIDop.jaargang">2026</meta:user-defined>
    <meta:user-defined meta:name="OVERHEIDop.publicationIssue">401789</meta:user-defined>
    <meta:user-defined meta:name="OVERHEIDop.GmbID/DC.identifier">gmb-2026-401789</meta:user-defined>
    <meta:user-defined meta:name="OVERHEIDop.versieInformatie"/>
  </office:meta>
</office:document-meta>
</file>