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Lauriergracht 73-H 1016R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4-08-2026</text:p>
            <text:p text:style-name="common-al">Looptijd: De vergunning is vanaf de besluitdatum 3 jaar geldig.</text:p>
            <text:p text:style-name="common-al">Zaakadres: Lauriergracht 73-H 1016RH Amsterdam</text:p>
            <text:p text:style-name="common-al">Zaaknummer: Z2026-03706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7061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7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06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Lauriergracht 73-H 1016RH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86</meta:user-defined>
    <meta:user-defined meta:name="OVERHEIDop.GmbID/DC.identifier">gmb-2026-401786</meta:user-defined>
    <meta:user-defined meta:name="OVERHEIDop.versieInformatie"/>
  </office:meta>
</office:document-meta>
</file>