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nabij Eenrumerstreek, Een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4 augustus 2026 een aanvraag ontvangen voor het leggen van kabels op de locatie nabij Eenrumerstreek, Eenr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17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27</meta:user-defined>
    <meta:user-defined meta:name="DCTERMS.abstract">het leggen van kabels, nabij Eenrumerstreek, Eenrum (24 augustus 2026)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, nabij Eenrumerstreek, Eenr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81</meta:user-defined>
    <meta:user-defined meta:name="OVERHEIDop.GmbID/DC.identifier">gmb-2026-401781</meta:user-defined>
    <meta:user-defined meta:name="OVERHEIDop.versieInformatie"/>
  </office:meta>
</office:document-meta>
</file>