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een straatfeest op 21 augustus 2026 aan Londiniumdreef te Wijk bij Duurste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accepteerde melding voor een straatbarbecue of straatfeest</text:span>
          </text:p>
            <text:p text:style-name="common-al">Burgemeester van Wijk bij Duurstede maakt bekend dat zij de volgende melding voor straatbarbecue of straatfeest heeft geaccepteerd:</text:p>
            <text:p text:style-name="common-al">Zaaknummer : 1255138</text:p>
            <text:p text:style-name="common-al">Omschrijving evenement : Straatfeest</text:p>
            <text:p text:style-name="common-al">Datum evenement : 21-08-2026</text:p>
            <text:p text:style-name="common-al">Locatie : Londiniumdreef, Wijk bij Duurstede</text:p>
            <text:p text:style-name="common-al">Datum verzonden : 17-08-2026</text:p>
            <text:p text:style-name="common-al">Belanghebbenden kunnen tegen deze beslissing geen bezwaarschrift indienen bij de burgemeester van Wijk bij Duurstede.</text:p>
            <text:p text:style-name="common-al">U kunt over deze melding uiteraard wel in contact komen met de gemeente. Hiervoor kunt u contact opnemen via 0343-595 595 en vragen naar de vergunningverleners van team Dienstverlening. U kunt ook uw vraag stellen via <text:a xlink:href="https://mijn.wijkbijduurstede.nl/aanvragen/184/onbekend/informatievraag-" xlink:type="simple"><text:span text:style-name="nadrukondlijn">ons contactformulier</text:span></text:a> of hiervoor een <text:a xlink:href="https://www.wijkbijduurstede.nl/afspraak-maken" xlink:type="simple"><text:span text:style-name="nadrukondlijn">afspraak maken</text:span></text:a> onder vermelding van het zaaknummer.</text:p>
            <text:p text:style-name="last-al">Kenmerk gemeente WbD: 2026-590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40177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7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ijk bij Duurstede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1255138</meta:user-defined>
    <dc:language>nl</dc:language>
    <meta:user-defined meta:name="OVERHEIDop.locatietype/OVERHEIDop.gebiedsmarkering">Weg</meta:user-defined>
    <meta:user-defined meta:name="DC.title">Melding voor een straatfeest op 21 augustus 2026 aan Londiniumdreef te Wijk bij Duurste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779</meta:user-defined>
    <meta:user-defined meta:name="OVERHEIDop.GmbID/DC.identifier">gmb-2026-401779</meta:user-defined>
    <meta:user-defined meta:name="OVERHEIDop.versieInformatie"/>
  </office:meta>
</office:document-meta>
</file>