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anderen van den kozijn en het aanbrengen van een dakopstand aan Zandweg 23b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 hebben verleend:</text:p>
            <text:p text:style-name="common-al">Zaaknummer : 1257161</text:p>
            <text:p text:style-name="common-al">Voor : Veranderen kozijn en aanbrengen dakopstand</text:p>
            <text:p text:style-name="common-al">Locatie : Zandweg 23b, 3962EA Wijk bij Duurstede</text:p>
            <text:p text:style-name="common-al">Datum verzonden : 19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 uw naam en adres</text:p>
              </text:list-item>
              <text:list-item text:style-override="id1-3-2-1-1-12-2">
                <text:number>•</text:number>
                <text:p text:style-name="al"> de datum van uw bezwaar</text:p>
              </text:list-item>
              <text:list-item text:style-override="id1-3-2-1-1-12-3">
                <text:number>•</text:number>
                <text:p text:style-name="al"> 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 de reden waarom u bezwaar maakt</text:p>
              </text:list-item>
              <text:list-item text:style-override="id1-3-2-1-1-12-5">
                <text:number>•</text:number>
                <text:p text:style-name="al"> 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.</text:span>
          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 uw naam en adres</text:p>
              </text:list-item>
              <text:list-item text:style-override="id1-3-2-1-1-21-2">
                <text:number>•</text:number>
                <text:p text:style-name="al"> 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 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</text:p>
            <text:p text:style-name="last-al">Kenmerk gemeente WbD: 2026-58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7161</meta:user-defined>
    <dc:language>nl</dc:language>
    <meta:user-defined meta:name="OVERHEIDop.locatietype/OVERHEIDop.gebiedsmarkering">Adres</meta:user-defined>
    <meta:user-defined meta:name="DC.title">Toestemming voor het veranderen van den kozijn en het aanbrengen van een dakopstand aan Zandweg 23b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75</meta:user-defined>
    <meta:user-defined meta:name="OVERHEIDop.GmbID/DC.identifier">gmb-2026-401775</meta:user-defined>
    <meta:user-defined meta:name="OVERHEIDop.versieInformatie"/>
  </office:meta>
</office:document-meta>
</file>