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Zonhovenstraat 27 1066MA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omzetten van een zelfstandige woning naar een onzelfstandige wooneenheden</text:p>
            <text:p text:style-name="common-al">Besluit: verleend</text:p>
            <text:p text:style-name="common-al">Besluit verzonden op: 24-08-2026</text:p>
            <text:p text:style-name="common-al">Zaakadres: Zonhovenstraat 27 1066MA Amsterdam</text:p>
            <text:p text:style-name="common-al">Zaaknummer: Z2026-028719</text:p>
            <text:p text:style-name="common-al">DSO-nummer: 2026063001013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sdnw@amsterdam.nl?Subject=Dossiernummer Z2026-028719" xlink:type="simple">vthsdnw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4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1773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77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77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8719</meta:user-defined>
    <meta:user-defined meta:name="DCTERMS.abstract">het omzetten van een zelfstandige woning naar een onzelfstandige wooneenheden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Zonhovenstraat 27 1066MA Amsterdam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773</meta:user-defined>
    <meta:user-defined meta:name="OVERHEIDop.GmbID/DC.identifier">gmb-2026-401773</meta:user-defined>
    <meta:user-defined meta:name="OVERHEIDop.versieInformatie"/>
  </office:meta>
</office:document-meta>
</file>