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rimmelen - kennisgeving melding Besluit activiteiten leefomgeving - [bedrijfsnaam] - Schuivenoordseweg 1 Terheij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Damen landbouw en veehouderij</text:p>
            <text:p text:style-name="common-al">
            <text:span text:style-name="nadrukvet">Locatie:</text:span> Schuivenoordseweg 1 Terheijden</text:p>
            <text:p text:style-name="common-al">
            <text:span text:style-name="nadrukvet">Activiteit:</text:span> milieubelastende activiteit</text:p>
            <text:p text:style-name="common-al">Opslaan van drijfmest, digestaat of dunne fractie in mestbassin; Opslaan van propaan; Opslaan kuilvoer; Dierverblijven; Opslaan diesel; Veehouderij.</text:p>
            <text:p text:style-name="common-al">
            <text:span text:style-name="nadrukvet">Voor:</text:span> Realisatie van een emissiearme stalvloer ; toename van 63 stuks vrouwelijk jongvee, in totaal 120 stuks jongvee; Er worden 2 groepsiglo’s en 5 losse iglo’s geplaatst waarin 15 stuks vrouwelijk jongvee worden gehuisvest.; Dierverblijven; Veehouderij. (update milieusituatie) met houden van 86 melkkoeien en 120 stuks vrouwelijk jongvee en aanverwante activiteiten.</text:p>
            <text:p text:style-name="common-al">
            <text:span text:style-name="nadrukvet">Datum melding: </text:span>20 april 2026</text:p>
            <text:p text:style-name="common-al">
            <text:span text:style-name="nadrukvet">DSO-kenmerk:</text:span>
          </text:p>
            <text:p text:style-name="common-al">2026042000712: Opslaan van drijfmest, digestaat of dunne fractie in mestbassin;</text:p>
            <text:p text:style-name="common-al">2026042000713: Opslaan van propaan;</text:p>
            <text:p text:style-name="common-al">2026042000715: Opslaan kuilvoer;</text:p>
            <text:p text:style-name="common-al">2026042000717: Dierverblijven;</text:p>
            <text:p text:style-name="common-al">2026042000716: Opslaan diesel;</text:p>
            <text:p text:style-name="common-al">2026042000718: Veehouderij.</text:p>
            <text:p text:style-name="common-al">
            <text:span text:style-name="nadrukvet">Zaaknummer:</text:span> Z2026-00012339</text:p>
            <text:p text:style-name="common-al">
            <text:span text:style-name="nadrukvet">Datum afgehandeld:</text:span> 2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33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4017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rimm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2339</meta:user-defined>
    <meta:user-defined meta:name="DCTERMS.abstract">Betreft: melding op locatie Schuivenoordseweg 1 Terheijden</meta:user-defined>
    <dc:language>nl</dc:language>
    <meta:user-defined meta:name="OVERHEIDop.locatietype/OVERHEIDop.gebiedsmarkering">Vlak</meta:user-defined>
    <meta:user-defined meta:name="DC.title">Gemeente Drimmelen - kennisgeving melding Besluit activiteiten leefomgeving - [bedrijfsnaam] - Schuivenoordseweg 1 Terheij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65</meta:user-defined>
    <meta:user-defined meta:name="OVERHEIDop.GmbID/DC.identifier">gmb-2026-401765</meta:user-defined>
    <meta:user-defined meta:name="OVERHEIDop.versieInformatie"/>
  </office:meta>
</office:document-meta>
</file>