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oomstraat 45-H 1078X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één boom staande in de achtertuin</text:p>
            <text:p text:style-name="common-al">Zaakadres: Zoomstraat 45-H 1078XH Amsterdam</text:p>
            <text:p text:style-name="common-al">Datum ontvangst: 06-08-2026</text:p>
            <text:p text:style-name="common-al">Zaaknummer: Z2026-035070</text:p>
            <text:p text:style-name="common-al">DSO-nummer: 202608060064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7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070</meta:user-defined>
    <meta:user-defined meta:name="DCTERMS.abstract">het kapp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Zoomstraat 45-H 1078XH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4</meta:user-defined>
    <meta:user-defined meta:name="OVERHEIDop.GmbID/DC.identifier">gmb-2026-401764</meta:user-defined>
    <meta:user-defined meta:name="OVERHEIDop.versieInformatie"/>
  </office:meta>
</office:document-meta>
</file>