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kappen van 24 bomen aan Verzoeklocatie 2026082400414, Loon op 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rzoeklocatie 2026082400414, Loon op Zand,</text:span> het kappen van 24 bomen (0809Z2613154 ontvangen 24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75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809Z2613154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het kappen van 24 bomen aan Verzoeklocatie 2026082400414, Loon op Za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58</meta:user-defined>
    <meta:user-defined meta:name="OVERHEIDop.GmbID/DC.identifier">gmb-2026-401758</meta:user-defined>
    <meta:user-defined meta:name="OVERHEIDop.versieInformatie"/>
  </office:meta>
</office:document-meta>
</file>