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Renovatiesloop van 2 panden incl. asbestsanering van de bronnen 3 en 4  (1), Nieuwe Boteringestraat 28, 9712 PM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31-07-2026 een melding sloopwerkzaamheden ontvangen voor Renovatiesloop van 2 panden incl. asbestsanering van de bronnen 3 en 4  (1) aan Nieuwe Boteringestraat 28  te Groningen  , dossiernummer GRN-00039145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7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145</meta:user-defined>
    <dc:language>nl</dc:language>
    <meta:user-defined meta:name="OVERHEIDop.locatietype/OVERHEIDop.gebiedsmarkering">Punt</meta:user-defined>
    <meta:user-defined meta:name="DC.title">Kennisgeving melding sloopwerkzaamheden, Renovatiesloop van 2 panden incl. asbestsanering van de bronnen 3 en 4  (1), Nieuwe Boteringestraat 28, 9712 PM Gron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53</meta:user-defined>
    <meta:user-defined meta:name="OVERHEIDop.GmbID/DC.identifier">gmb-2026-401753</meta:user-defined>
    <meta:user-defined meta:name="OVERHEIDop.versieInformatie"/>
  </office:meta>
</office:document-meta>
</file>