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anderen van de kozijn en het aanbrengen van een dakopstand aan Zandweg 23b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gen voor een omgevingsvergunning</text:span>
          </text:p>
            <text:p text:style-name="common-al">Burgemeester en wethouders van Wijk bij Duurstede maken bekend dat zij de volgende aanvragen voor een omgevingsvergunning hebben ontvangen:</text:p>
            <text:p text:style-name="common-al">Zaaknummer : 1257161</text:p>
            <text:p text:style-name="common-al">Voor : Veranderen kozijn en aanbrengen dakopstand</text:p>
            <text:p text:style-name="common-al">Locatie : Zandweg 23b, 3962EA Wijk bij Duurstede</text:p>
            <text:p text:style-name="common-al">Datum ontvangst : 19-8-2026</text:p>
            <text:p text:style-name="common-al">Aanvragen kunnen alleen worden ingezien.</text:p>
            <text:p text:style-name="common-al">Inzien en afspraak maken</text:p>
            <text:p text:style-name="common-al">Tegen ingediende aanvragen kunt u nog geen bezwaar maken, dat kan pas als de vergunning is verleend. U kunt over deze vergunningen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ons contactformulier</text:a> of hiervoor een <text:a xlink:href="https://www.wijkbijduurstede.nl/afspraak-maken" xlink:type="simple">afspraak maken</text:a>.</text:p>
            <text:p text:style-name="last-al">Kenmerk gemeente WbD: 2026-587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40175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7161</meta:user-defined>
    <dc:language>nl</dc:language>
    <meta:user-defined meta:name="OVERHEIDop.locatietype/OVERHEIDop.gebiedsmarkering">Adres</meta:user-defined>
    <meta:user-defined meta:name="DC.title">Aanvraag vergunning voor het veranderen van de kozijn en het aanbrengen van een dakopstand aan Zandweg 23b te Wijk bij Duurste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752</meta:user-defined>
    <meta:user-defined meta:name="OVERHEIDop.GmbID/DC.identifier">gmb-2026-401752</meta:user-defined>
    <meta:user-defined meta:name="OVERHEIDop.versieInformatie"/>
  </office:meta>
</office:document-meta>
</file>