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Churchill-laan 157-2 1078D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</text:p>
            <text:p text:style-name="common-al">Besluit verzonden op: 24-08-2026</text:p>
            <text:p text:style-name="common-al">Zaakadres: Churchill-laan 157-2 1078DV Amsterdam</text:p>
            <text:p text:style-name="common-al">Zaaknummer: Z2026-03588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5885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7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885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 Churchill-laan 157-2 1078DV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46</meta:user-defined>
    <meta:user-defined meta:name="OVERHEIDop.GmbID/DC.identifier">gmb-2026-401746</meta:user-defined>
    <meta:user-defined meta:name="OVERHEIDop.versieInformatie"/>
  </office:meta>
</office:document-meta>
</file>