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bouwen van bestaande woning tot twee zelfstandige appartementen en renovatie van de begane grond aan Oude Delft 4 2611CC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ude Delft 4 2611CC Delft | het verbouwen van bestaande woning tot twee zelfstandige appartementen en renovatie van de begane grond | 24-08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882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40174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4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4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882</meta:user-defined>
    <meta:user-defined meta:name="DCTERMS.abstract">Oude Delft 4</meta:user-defined>
    <dc:language>nl</dc:language>
    <meta:user-defined meta:name="OVERHEIDop.locatietype/OVERHEIDop.gebiedsmarkering">Vlak</meta:user-defined>
    <meta:user-defined meta:name="DC.title">Aanvraag vergunning voor het verbouwen van bestaande woning tot twee zelfstandige appartementen en renovatie van de begane grond aan Oude Delft 4 2611CC Delf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42</meta:user-defined>
    <meta:user-defined meta:name="OVERHEIDop.GmbID/DC.identifier">gmb-2026-401742</meta:user-defined>
    <meta:user-defined meta:name="OVERHEIDop.versieInformatie"/>
  </office:meta>
</office:document-meta>
</file>