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14402i2dd1bc54-b63b-4c96-9409-19ca6c228074.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tot het verwijderen van een voertuig aan de Sumatrastraat ter hoogte van nummers 7-11 te Bever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urgemeester en wethouders van de gemeente Beverwijk maken het volgende bekend</text:span>
          </text:p>
            <text:p text:style-name="common-al">
            <text:span text:style-name="nadrukvet">Constatering</text:span>
          </text:p>
            <text:p text:style-name="common-al">Aan de Sumatrastraat ter hoogte van nummers 7-11 te Beverwijk staat een voertuig met kenteken MS FH9697, zijnde een donkergrijze Audi. Het voertuig verkeert in rijtechnisch onvoldoende staat van onderhoud en in verwaarloosde toestand.</text:p>
            <text:p text:style-name="common-al">De eigenaar is niet te achterhalen. Het voertuig staat aan de Sumatrastraat ter hoogte van nummer 7 te Beverwijk. Op 14 juli 2026 is er een sticker aangebracht op het voertuig, met het verzoek om deze binnen 14 dagen te verwijderen. </text:p>
            <text:p text:style-name="common-al">
            <draw:frame><draw:text-box><text:section text:name="plaatje_id1-3-2-1-1-5-1" text:style-name="plaatje">
              <text:p text:style-name="illustratie_id1-3-2-1-1-5-1-1"><draw:frame draw:style-name="illustratie_id1-3-2-1-1-5-1-1" text:anchor-type="paragraph" svg:width="100mm" svg:height="74.80000000000001mm"><draw:image xlink:href="Pictures/Schermafbeelding2026-08-24114402i2dd1bc54-b63b-4c96-9409-19ca6c228074.png" xlink:type="simple"/></draw:frame></text:p>
            </text:section></draw:text-box></draw:frame>
          </text:p>
            <text:p text:style-name="common-al">
            <text:span text:style-name="nadrukvet">Er is sprake van een overtreding</text:span>
          </text:p>
            <text:p text:style-name="common-al">Het is op grond van artikel 5:5 van de Algemene Plaatselijke Verordening Beverwijk 2024 (hierna APV) verboden een voertuig dat in onvoldoende staat van onderhoud en in verwaarloosde toestand verkeert op de weg te parkeren.</text:p>
            <text:p text:style-name="common-al">
            <text:span text:style-name="nadrukvet">Oproep aan de eigenaar of rechthebbende (last)</text:span> </text:p>
            <text:p text:style-name="common-al">Gelet op voorgenoemd artikel roepen wij de eigenaar of rechthebbende van het voertuig op om <text:span text:style-name="nadrukvet">binnen 14 dagen na de publicatie van dit besluit de overtreding te beëindigen. </text:span>De eigenaar of rechthebbende kan de overtreding beëindigen door het voertuig te verwijderen en niet elders in de gemeente op openbaar gebied te parkeren.</text:p>
            <text:p text:style-name="common-al">
            <text:span text:style-name="nadrukvet">Motivering</text:span>
          </text:p>
            <text:p text:style-name="common-al">Een voertuigwrak in de openbare ruimte lokt navolging uit, hetgeen de gemeente wil voorkomen. Een voertuigwrak geeft een negatief effect op het uiterlijk aanzicht van de gemeente en wekt de indruk dat het voertuig onbeheerd is achtergelaten. Dit kan vandalisme of brandstichting in de hand werken. Daadwerkelijke handhaving op korte termijn is op grond van artikel 5:5 van de APV noodzakelijk. </text:p>
            <text:p text:style-name="common-al">
            <text:span text:style-name="nadrukvet">Wat gebeurt er als u de last niet uitvoert?</text:span>
          </text:p>
            <text:p text:style-name="common-al">Indien het voertuig niet binnen de door ons gestelde termijn is verwijderd, zullen wij op grond van artikel 125 van de Gemeentewet in samenhang met de artikelen 5:21 en 5:29 van de Algemene wet bestuursrecht (hierna Awb) overgaan tot het toepassen van bestuursdwang. <text:span text:style-name="nadrukondlijn">Dit houdt in dat de gemeente het voertuig zal laten verwijderen op kosten van de eigenaar of rechthebbende.</text:span></text:p>
            <text:p text:style-name="common-al">De eigenaar of rechthebbende kan het voertuig vervolgens ophalen bij firma Van den Boogaard, Wijkermeerweg 28 te Beverwijk (tel. 0251 – 222 882). Het voertuig zal pas aan de eigenaar of rechthebbende worden teruggegeven indien deze de kosten van bestuursdwang voldoet. De eigenaar of rechthebbende van het voertuig blijft te allen tijde de kosten verschuldigd op grond van artikel 5:25 Awb. </text:p>
            <text:p text:style-name="common-al">
            <text:span text:style-name="nadrukvet">Het voertuig kan vernietigd worden</text:span>
          </text:p>
            <text:p text:style-name="common-al">Op grond van artikel 5:30 van de Awb kan het voertuig worden vernietigd of verkocht wanneer de eigenaar of rechthebbende zich niet meldt binnen een termijn van 13 weken nadat deze is weggesleept. De termijn van 13 weken geldt <text:span text:style-name="nadrukvet">niet</text:span> als de waarde van het voertuig te laag is om het langer dan 2 weken op te slaan. <text:span text:style-name="nadrukvet">Er kan dan na 2 weken, nadat het voertuig is weggesleept, tot verkoop of vernietiging worden overgegaan.</text:span></text:p>
            <text:p text:style-name="common-al">
            <text:span text:style-name="nadrukvet">Bent u het niet eens met het besluit?</text:span>
          </text:p>
            <text:p text:style-name="last-al">U kunt een bezwaarschrift indienen binnen 6 weken, gerekend vanaf één dag nadat het besluit is gepubliceerd. Het bezwaarschrift moet worden ondertekend en bevat tenminste uw naam en adres, de datum, omschrijving van het besluit waartegen het bezwaar zich richt en waarom u bezwaar maakt. U richt het bezwaarschrift aan het college van burgemeester en wethouders van de gemeente Beverwijk, Postbus 450, 1940 AL Beverwijk. U kunt alleen een bezwaarschrift schrijven als het besluit gevolgen voor u heef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verwijk</text:p>
            </table:table-cell>
            <table:table-cell office:value-type="string" table:style-name="header.C">
              <text:p text:style-name="headerright"><text:span text:style-name="nr">Nr. 4017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verwijk</meta:user-defined>
    <meta:user-defined meta:name="OVERHEID.Informatietype/DC.type">officiële publicatie</meta:user-defined>
    <meta:user-defined meta:name="OVERHEID.Gemeente/DCTERMS.publisher">Beverwijk</meta:user-defined>
    <meta:user-defined meta:name="OVERHEID.Gemeente/OVERHEID.authority">Beverwijk</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Adres</meta:user-defined>
    <meta:user-defined meta:name="OVERHEIDop.locatietype/OVERHEIDop.gebiedsmarkering">Adres</meta:user-defined>
    <meta:user-defined meta:name="DC.title">Besluit tot het verwijderen van een voertuig aan de Sumatrastraat ter hoogte van nummers 7-11 te Beverwijk</meta:user-defined>
    <meta:user-defined meta:name="DCTERMS.W3CDTF/DCTERMS.available">2026-08-27</meta:user-defined>
    <meta:user-defined meta:name="DCTERMS.W3CDTF/OVERHEIDop.jaargang">2026</meta:user-defined>
    <meta:user-defined meta:name="OVERHEIDop.publicationIssue">401735</meta:user-defined>
    <meta:user-defined meta:name="OVERHEIDop.GmbID/DC.identifier">gmb-2026-401735</meta:user-defined>
    <meta:user-defined meta:name="OVERHEIDop.versieInformatie"/>
  </office:meta>
</office:document-meta>
</file>