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uitbreiding en plaatsen dakterras van bestaande bovenwoning, Frederiklaan 187A 5616N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7232 </text:p>
            <text:p text:style-name="common-al"> Omschrijving: uitbreiding en plaatsen dakterras van bestaande bovenwon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Frederiklaan 187A 5616NG Eindhoven</text:p>
              </text:list-item>
            </text:list>
            <text:p text:style-name="common-al"> Soort aanvraag: Bouwactiviteit (ruimtelijk deel) </text:p>
            <text:p text:style-name="common-al"> Datum binnenkomst: 23-07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73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232</meta:user-defined>
    <meta:user-defined meta:name="DCTERMS.abstract">uitbreiding en plaatsen dakterras van bestaande boven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: uitbreiding en plaatsen dakterras van bestaande bovenwoning, Frederiklaan 187A 5616NG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34</meta:user-defined>
    <meta:user-defined meta:name="OVERHEIDop.GmbID/DC.identifier">gmb-2026-401734</meta:user-defined>
    <meta:user-defined meta:name="OVERHEIDop.versieInformatie"/>
  </office:meta>
</office:document-meta>
</file>