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- Berg en Dalseweg 359 te 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Wijziging leidinggevende alcoholvergunning (Berg en Dalseweg 359 6522 CK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8752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09-07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8752/3c34c3fd-6d57-4436-8adc-6a9f6b3818c8.pdf" xlink:type="simple">https://besluitenapv.nijmegen.nl/ZD2600088752/3c34c3fd-6d57-4436-8adc-6a9f6b3818c8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7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- Berg en Dalseweg 359 te 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30</meta:user-defined>
    <meta:user-defined meta:name="OVERHEIDop.GmbID/DC.identifier">gmb-2026-401730</meta:user-defined>
    <meta:user-defined meta:name="OVERHEIDop.versieInformatie"/>
  </office:meta>
</office:document-meta>
</file>