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3013i9c58f0c1-79fa-4544-aff3-c74453ab033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LOFOTEN 85</text:p>
      <text:section text:name="regeling_id1-3-2" text:style-name="regeling">
        <text:section text:name="aanhef_id1-3-2-1" text:style-name="aanhef">
          <text:section text:name="context_id1-3-2-1-1" text:style-name="context">
            <text:p text:style-name="context.al">2026-046430</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text:p>
              </text:list-item>
            </text:list>
            <text:p text:style-name="considerans.al">de teammanager Installaties &amp; Verkeerstechniek van de afdeling Stadsbeheer;</text:p>
            <text:p text:style-name="considerans.al">gelezen het ontvangen verzoek van aanvrager, om in verband met een gehandicapte passagier een gunstig gelegen parkeervak bij de betreffende woning 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de passagier door plaatsing van bord E6 van bijlage 1 van het Reglement verkeersregels en verkeerstekens 1990 met een onderbord met daarop vermeld het kenteken van de auto waarmee de passagier in de regel wordt vervoerd en – wanneer nodig – het aanbrengen van markering op de wegverharding, een parkeervak op Lofoten ter hoogte van nummer 83, aan te duiden als een gehandicaptenparkeerplaats waarop uitsluitend deze auto mag worden geparkeerd;</text:p>
              </text:list-item>
              <text:list-item text:style-override="id1-3-2-2-1-2-2">
                <text:number>2.</text:number>
                <text:p text:style-name="al">dat het bij sub 1 omschreven besluit tevens is vastgelegd op de bij dit besluit behorende bijlage en daarmee is deze bijlage onderdeel van dit besluit;</text:p>
              </text:list-item>
              <text:list-item text:style-override="id1-3-2-2-1-2-3">
                <text:number>3.</text:number>
                <text:p text:style-name="al">aan de onder 1 genoemde parkeervoorziening de voorwaarde te verbinden, dat de gemeentelijke organisatie moet worden geïnformeerd, wanneer de behoefte aan die parkeervoorziening is komen te vervallen of wanneer die parkeervoorziening gedurende langere tijd niet als een voor hu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vervoert een passagier die moet worden aangemerkt als een gehandicapte passagier;</text:p>
              </text:list-item>
              <text:list-item text:style-override="id1-3-2-2-1-4-2">
                <text:number>-</text:number>
                <text:p text:style-name="al">aanvragers die een passagier vervoeren die bij verplaatsingen buitenshuis is aangewezen op vervoer in een rolstoel of een door een ander voortbewogen duwwagen kunnen voor een gereserveerde gehandicaptenparkeerplaats bij hun woning in aanmerking komen, wanneer het gewenst is dat bij de plaatsing van de passagier uit de rolstoel of duwwagen in de auto en omgekeerd kan worden beschikt over een parkeerplaats waarop uitsluitend die auto mag worden geparkeerd;</text:p>
              </text:list-item>
              <text:list-item text:style-override="id1-3-2-2-1-4-3">
                <text:number>-</text:number>
                <text:p text:style-name="al">dergelijke aanvragers kunnen ook voor zo’n parkeerplaats in aanmerking komen, wanneer sprake is van een handicap met als gevolg dat de passagier niet alleen kan worden gelaten;</text:p>
              </text:list-item>
              <text:list-item text:style-override="id1-3-2-2-1-4-4">
                <text:number>-</text:number>
                <text:p text:style-name="al">bij verplaatsingen buitenshuis met de gehandicapte passagier is aanvrager in het algemeen aangewezen op vervoer met de eigen auto;</text:p>
              </text:list-item>
              <text:list-item text:style-override="id1-3-2-2-1-4-5">
                <text:number>-</text:number>
                <text:p text:style-name="al">bij de betreffende woning is regelmatig sprake van een hoge parkeerdruk; </text:p>
              </text:list-item>
              <text:list-item text:style-override="id1-3-2-2-1-4-6">
                <text:number>-</text:number>
                <text:p text:style-name="al">daarom is het voor de bestuurder van het voertuig over het algemeen gesproken niet mogelijk dat voertuig verkeersveilig en zonder ander wegverkeer te hinderen dichtbij de woning stil te zetten om de gehandicapte passagier naar huis te laten gaan of te begeleiden;</text:p>
              </text:list-item>
              <text:list-item text:style-override="id1-3-2-2-1-4-7">
                <text:number>-</text:number>
                <text:p text:style-name="al">als gevolg daarvan kan aanvrager de eigen auto niet steeds parkeren op een met de gehandicapte passagier te overbruggen loopafstand van die woning;</text:p>
              </text:list-item>
              <text:list-item text:style-override="id1-3-2-2-1-4-8">
                <text:number>-</text:number>
                <text:p text:style-name="al">daarom is het gewenst om de beschikking te hebben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e betreffend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ze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betreffende woning moet bij eventuele tegenstrijdige belangen aan het veiligstellen van de bruikbaarheid van de weg voor hem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text:p>
          <text:p text:style-name="bezwaarschrift_al">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Lofoten</text:span>
        </text:p>
          <text:p text:style-name="bezwaarschrift_al">Datum verkeersbesluit: 25 augustus 2026</text:p>
          <text:p text:style-name="bezwaarschrift_al">Kenmerk verkeersbesluit: 2026-046430</text:p>
          <text:p text:style-name="bezwaarschrift_al">
          <draw:frame><draw:text-box><text:section text:name="plaatje_id1-3-2-4-7-1" text:style-name="plaatje">
            <text:p text:style-name="illustratie_id1-3-2-4-7-1-1"><draw:frame draw:style-name="illustratie_id1-3-2-4-7-1-1" text:anchor-type="paragraph" svg:width="120mm" svg:height="133.3mm"><draw:image xlink:href="Pictures/Schermafbeelding2026-08-24113013i9c58f0c1-79fa-4544-aff3-c74453ab033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7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Lofoten 85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46430</meta:user-defined>
    <meta:user-defined meta:name="OVERHEIDop.verkeersbordcode">E6</meta:user-defined>
    <dc:language>nl</dc:language>
    <meta:user-defined meta:name="OVERHEIDop.locatietype/OVERHEIDop.gebiedsmarkering">Adres</meta:user-defined>
    <meta:user-defined meta:name="DC.title">GERESERVEERDE GEHANDICAPTENPARKEERPLAATS LOFOTEN 85</meta:user-defined>
    <meta:user-defined meta:name="DCTERMS.W3CDTF/DCTERMS.available">2026-08-27</meta:user-defined>
    <meta:user-defined meta:name="OVERHEIDop.externeBijlage">Bijlage|exb-2026-30054</meta:user-defined>
    <meta:user-defined meta:name="DCTERMS.W3CDTF/OVERHEIDop.jaargang">2026</meta:user-defined>
    <meta:user-defined meta:name="OVERHEIDop.publicationIssue">401722</meta:user-defined>
    <meta:user-defined meta:name="OVERHEIDop.GmbID/DC.identifier">gmb-2026-401722</meta:user-defined>
    <meta:user-defined meta:name="OVERHEIDop.versieInformatie"/>
  </office:meta>
</office:document-meta>
</file>