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plaatsen van een dakkapel aan Van de Spiegelstraat 23 2613EX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de Spiegelstraat 23 2613EX Delft | het plaatsen van een dakkapel | 24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881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40171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1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1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881</meta:user-defined>
    <meta:user-defined meta:name="DCTERMS.abstract">Dakkapel Spiegel 2</meta:user-defined>
    <dc:language>nl</dc:language>
    <meta:user-defined meta:name="OVERHEIDop.locatietype/OVERHEIDop.gebiedsmarkering">Vlak</meta:user-defined>
    <meta:user-defined meta:name="DC.title">Aanvraag vergunning voor het plaatsen van een dakkapel aan Van de Spiegelstraat 23 2613EX Delf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19</meta:user-defined>
    <meta:user-defined meta:name="OVERHEIDop.GmbID/DC.identifier">gmb-2026-401719</meta:user-defined>
    <meta:user-defined meta:name="OVERHEIDop.versieInformatie"/>
  </office:meta>
</office:document-meta>
</file>