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de woning (nieuwe gevel, vervangen dak, uitbouw achterzijde) aan Middelstraat 37, 5176 NH De M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Middelstraat 37, 5176 NH De Moer,</text:span> het verbouwen van de woning (nieuwe gevel, vervangen dak, uitbouw achterzijde) (0809Z2613153 ontvangen 2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7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3153</meta:user-defined>
    <dc:language>nl</dc:language>
    <meta:user-defined meta:name="OVERHEIDop.locatietype/OVERHEIDop.gebiedsmarkering">Punt</meta:user-defined>
    <meta:user-defined meta:name="DC.title">Aanvraag vergunning voor het verbouwen van de woning (nieuwe gevel, vervangen dak, uitbouw achterzijde) aan Middelstraat 37, 5176 NH De Mo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15</meta:user-defined>
    <meta:user-defined meta:name="OVERHEIDop.GmbID/DC.identifier">gmb-2026-401715</meta:user-defined>
    <meta:user-defined meta:name="OVERHEIDop.versieInformatie"/>
  </office:meta>
</office:document-meta>
</file>