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afblaasinstallatie plaatsen aan Brink 12, 3741 AL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0-08-2026 een aanvraag voor een omgevingsvergunning ontvangen. De vergunning is aangevraagd voor een afblaasinstallatie plaatsen aan Brink 12, 3741 AL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17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659</meta:user-defined>
    <meta:user-defined meta:name="DCTERMS.abstract">een afblaasinstallatie plaats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een afblaasinstallatie plaatsen aan Brink 12, 3741 AL Baar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12</meta:user-defined>
    <meta:user-defined meta:name="OVERHEIDop.GmbID/DC.identifier">gmb-2026-401712</meta:user-defined>
    <meta:user-defined meta:name="OVERHEIDop.versieInformatie"/>
  </office:meta>
</office:document-meta>
</file>