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luispad 35, 1521 EX Wormerveer - het kappen en herplanten van 2 bomen en herinrichting/vervangen beplant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96 - het kappen en herplanten van 2 bomen en herinrichting/vervangen beplantingen op de locatie Sluispad 35, 1521 EX Wormerveer</text:p>
            <text:p text:style-name="common-al">Aanvraag ontvangen: 18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7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9296</meta:user-defined>
    <dc:language>nl</dc:language>
    <meta:user-defined meta:name="OVERHEIDop.locatietype/OVERHEIDop.gebiedsmarkering">Punt</meta:user-defined>
    <meta:user-defined meta:name="DC.title">Aanvraag omgevingsvergunning - Sluispad 35, 1521 EX Wormerveer - het kappen en herplanten van 2 bomen en herinrichting/vervangen beplant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10</meta:user-defined>
    <meta:user-defined meta:name="OVERHEIDop.GmbID/DC.identifier">gmb-2026-401710</meta:user-defined>
    <meta:user-defined meta:name="OVERHEIDop.versieInformatie"/>
  </office:meta>
</office:document-meta>
</file>