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der Hoopstraat 97-H 1051V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bedrijfsruimte (winkel) naar een zelfstandige woonruimte </text:p>
            <text:p text:style-name="common-al">Zaakadres: Van der Hoopstraat 97-H 1051VD Amsterdam</text:p>
            <text:p text:style-name="common-al">Datum ontvangst: 09-07-2026</text:p>
            <text:p text:style-name="common-al">Zaaknummer: Z2026-030523</text:p>
            <text:p text:style-name="common-al">DSO-nummer: 20260709021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7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523</meta:user-defined>
    <meta:user-defined meta:name="DCTERMS.abstract">Transformatie van een bedrijfsruimte (winkel) naar een zelfstandige woonruimte Van der Hoopstraat 97 H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der Hoopstraat 97-H 1051VD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09</meta:user-defined>
    <meta:user-defined meta:name="OVERHEIDop.GmbID/DC.identifier">gmb-2026-401709</meta:user-defined>
    <meta:user-defined meta:name="OVERHEIDop.versieInformatie"/>
  </office:meta>
</office:document-meta>
</file>