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 Amsterdam-No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noeien van 26 bomen in verband met veiligheid</text:p>
            <text:p text:style-name="common-al">Zaakadres: Dorpsstraat Holysloot 9 1028BB Amsterdam, Durgerdammerdijk 1 1026BX Amsterdam, Jisperveldstraat 181 1024AK Amsterdam, Liergouw 55 1026BW Amsterdam, Waalenburgsingel 161 1024EN Amsterdam</text:p>
            <text:p text:style-name="common-al">Datum ontvangst: 11-08-2026</text:p>
            <text:p text:style-name="common-al">Zaaknummer: Z2026-035839</text:p>
            <text:p text:style-name="common-al">DSO-nummer: 202608110017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69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9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9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5839</meta:user-defined>
    <meta:user-defined meta:name="DCTERMS.abstract">snoeien van 26 bomen in verband met veiligheid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 Amsterdam-Noord</meta:user-defined>
    <meta:user-defined meta:name="DCTERMS.W3CDTF/DCTERMS.available">2026-08-26</meta:user-defined>
    <meta:user-defined meta:name="DCTERMS.W3CDTF/OVERHEIDop.jaargang">2026</meta:user-defined>
    <meta:user-defined meta:name="OVERHEIDop.externeBijlage">B005 Snoeiopgave VPS011 N|exb-2026-30049</meta:user-defined>
    <meta:user-defined meta:name="OVERHEIDop.externeBijlage">B003 Situatiekaart VPS011 Noord|exb-2026-30050</meta:user-defined>
    <meta:user-defined meta:name="OVERHEIDop.externeBijlage">B004 Brief toelichting aanvraag Kap en VPS|exb-2026-30051</meta:user-defined>
    <meta:user-defined meta:name="OVERHEIDop.externeBijlage">B002 Situatiekaart VPS011 Noord Kweeklust|exb-2026-30052</meta:user-defined>
    <meta:user-defined meta:name="OVERHEIDop.externeBijlage">B001 amenvatting 000 (2026081100178)|exb-2026-30053</meta:user-defined>
    <meta:user-defined meta:name="OVERHEIDop.publicationIssue">401698</meta:user-defined>
    <meta:user-defined meta:name="OVERHEIDop.GmbID/DC.identifier">gmb-2026-401698</meta:user-defined>
    <meta:user-defined meta:name="OVERHEIDop.versieInformatie"/>
  </office:meta>
</office:document-meta>
</file>