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achlaan 7, 4462JM Goes - Aanvraag omgevingsvergunning voor het plaatsen van een carpoor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23 augustus 2026 een aanvraag hebben ontvangen voor een omgevingsvergunning op de locatie Bachlaan 7, 4462JM Goes. De aanvraag is geregistreerd onder zaaknummer Z2026-00005609. De aanvraag betreft:</text:p>
            <text:p text:style-name="common-al">het plaatsen van een carpoort</text:p>
            <text:p text:style-name="common-al">
            <text:span text:style-name="nadrukvet">Procedure</text:span>
          </text:p>
            <text:p text:style-name="last-al">De aanvraag zal worden behandeld volgens de reguliere procedure. Nadat de aanvraag is beoordeeld neemt het college van burgemeester en wethouders een besluit. Dit gebeurt over het algemeen binnen acht weken na ontvangst van de aanvraag. Het college kan deze termijn één keer verlengen met maximaal zes weken. Het college kan de termijn ook opschorten als er aanvullende gegevens van de aanvrager nodig zijn. Voor meer informatie kunt u contact opnemen via vergunningen@goes.nl of telefoonnummer (0113) 249 700. Tegen een aanvraag kan geen bezwaar worden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40169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9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9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609</meta:user-defined>
    <meta:user-defined meta:name="DCTERMS.abstract">Bachlaan 7, 4462JM Goes - Aanvraag omgevingsvergunning voor het plaatsen van een carpoort</meta:user-defined>
    <dc:language>nl</dc:language>
    <meta:user-defined meta:name="OVERHEIDop.locatietype/OVERHEIDop.gebiedsmarkering">Vlak</meta:user-defined>
    <meta:user-defined meta:name="DC.title">Bachlaan 7, 4462JM Goes - Aanvraag omgevingsvergunning voor het plaatsen van een carpoort</meta:user-defined>
    <meta:user-defined meta:name="DCTERMS.W3CDTF/DCTERMS.available">2026-08-26</meta:user-defined>
    <meta:user-defined meta:name="DCTERMS.W3CDTF/OVERHEIDop.jaargang">2026</meta:user-defined>
    <meta:user-defined meta:name="OVERHEIDop.publicationIssue">401691</meta:user-defined>
    <meta:user-defined meta:name="OVERHEIDop.GmbID/DC.identifier">gmb-2026-401691</meta:user-defined>
    <meta:user-defined meta:name="OVERHEIDop.versieInformatie"/>
  </office:meta>
</office:document-meta>
</file>